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/>
      <style:text-properties style:font-name="Arial"/>
    </style:style>
    <style:style style:name="P5" style:family="paragraph" style:parent-style-name="Standard">
      <style:text-properties style:font-name="Arial"/>
    </style:style>
    <style:style style:name="T1" style:family="text">
      <style:text-properties style:font-name="Arial" fo:font-weight="bold" style:font-weight-asian="bold" style:font-weight-complex="bold"/>
    </style:style>
    <style:style style:name="T2" style:family="text">
      <style:text-properties style:font-name="Arial" fo:font-weight="bold" officeooo:rsid="0009ea30" style:font-weight-asian="bold" style:font-weight-complex="bold"/>
    </style:style>
    <style:style style:name="T3" style:family="text">
      <style:text-properties style:font-name="Arial" fo:font-weight="bold" officeooo:rsid="0008e935" style:font-weight-asian="bold" style:font-weight-complex="bold"/>
    </style:style>
    <style:style style:name="T4" style:family="text">
      <style:text-properties style:text-position="super 67%" style:font-name="Arial" fo:font-weight="bold" style:font-weight-asian="bold" style:font-weight-complex="bold"/>
    </style:style>
    <style:style style:name="T5" style:family="text">
      <style:text-properties style:font-name="Ari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bookmark text:name="page3R_mcid2"/><text:bookmark text:name="page3R_mcid1"/><text:line-break/><text:span text:style-name="Domyślna_20_czcionka_20_akapitu"><text:span text:style-name="T1">ZGŁOSZENIE UDZIAŁU W PRZETARGU</text:span></text:span></text:p>
      <text:p text:style-name="P2"><text:span text:style-name="Domyślna_20_czcionka_20_akapitu"><text:span text:style-name="T1">PRZETARG USTNY NIEOGRANICZONY DO ZAWARCIA UMOWY O USTANOWIENIE PRAWA ODRĘBNEJ WŁASNOŚCI MIESZKANIA <text:s/>PRZY UL. SAPERÓW <text:s/>13/26 W ŚWIDNICY, OGŁOSZONY NA DZIEŃ </text:span></text:span><text:span text:style-name="Domyślna_20_czcionka_20_akapitu"><text:span text:style-name="T2">27</text:span></text:span><text:span text:style-name="Domyślna_20_czcionka_20_akapitu"><text:span text:style-name="T3">.</text:span></text:span><text:span text:style-name="Domyślna_20_czcionka_20_akapitu"><text:span text:style-name="T2">08</text:span></text:span><text:span text:style-name="Domyślna_20_czcionka_20_akapitu"><text:span text:style-name="T1">.202</text:span></text:span><text:span text:style-name="Domyślna_20_czcionka_20_akapitu"><text:span text:style-name="T2">6</text:span></text:span><text:span text:style-name="Domyślna_20_czcionka_20_akapitu"><text:span text:style-name="T1">r., NA GODZ. </text:span></text:span><text:span text:style-name="Domyślna_20_czcionka_20_akapitu"><text:span text:style-name="T2">10</text:span></text:span><text:span text:style-name="Domyślna_20_czcionka_20_akapitu"><text:span text:style-name="T4">00</text:span></text:span></text:p>
      <text:p text:style-name="P2"><text:span text:style-name="Domyślna_20_czcionka_20_akapitu"><text:span text:style-name="T5"><text:line-break/></text:span></text:span><text:bookmark text:name="page3R_mcid6"/><text:bookmark text:name="page3R_mcid5"/><text:span text:style-name="Domyślna_20_czcionka_20_akapitu"><text:span text:style-name="T5"><text:line-break/></text:span></text:span></text:p>
      <text:p text:style-name="P2"><text:span text:style-name="Domyślna_20_czcionka_20_akapitu"><text:span text:style-name="T5">NAZWA UCZESTNIKA:</text:span></text:span></text:p>
      <text:p text:style-name="P2"><text:bookmark text:name="page3R_mcid7"/><text:bookmark text:name="page3R_mcid8"/><text:bookmark text:name="page3R_mcid9"/><text:span text:style-name="Domyślna_20_czcionka_20_akapitu"><text:span text:style-name="T5"><text:line-break/>...........................................................................................................................</text:span></text:span><text:bookmark text:name="page3R_mcid10"/><text:span text:style-name="Domyślna_20_czcionka_20_akapitu"><text:span text:style-name="T5"><text:line-break/>(imiona i nazwisko lub nazwa firmy)</text:span></text:span></text:p>
      <text:p text:style-name="P2"><text:bookmark text:name="page3R_mcid11"/><text:bookmark text:name="page3R_mcid12"/><text:span text:style-name="Domyślna_20_czcionka_20_akapitu"><text:span text:style-name="T5"><text:line-break/>................................................................................................................................................</text:span></text:span><text:bookmark text:name="page3R_mcid13"/><text:span text:style-name="Domyślna_20_czcionka_20_akapitu"><text:span text:style-name="T5"><text:line-break/>(adres)</text:span></text:span></text:p>
      <text:p text:style-name="P2"><text:bookmark text:name="page3R_mcid14"/><text:bookmark text:name="page3R_mcid15"/><text:span text:style-name="Domyślna_20_czcionka_20_akapitu"><text:span text:style-name="T5"><text:line-break/>.......................................................................... .....................................................................</text:span></text:span><text:bookmark text:name="page3R_mcid16"/><text:span text:style-name="Domyślna_20_czcionka_20_akapitu"><text:span text:style-name="T5"><text:line-break/>(nr i seria dowodu tożsamości) (PESEL)</text:span></text:span></text:p>
      <text:p text:style-name="P2"><text:bookmark text:name="page3R_mcid17"/><text:bookmark text:name="page3R_mcid18"/><text:span text:style-name="Domyślna_20_czcionka_20_akapitu"><text:span text:style-name="T5"><text:line-break/>....................................................... ..................................................................</text:span></text:span><text:bookmark text:name="page3R_mcid19"/><text:span text:style-name="Domyślna_20_czcionka_20_akapitu"><text:span text:style-name="T5"><text:line-break/>(NIP) (telefon kontaktowy)</text:span></text:span></text:p>
      <text:p text:style-name="P3"><text:bookmark text:name="page3R_mcid20"/><text:bookmark text:name="page3R_mcid21"/><text:span text:style-name="Domyślna_20_czcionka_20_akapitu"><text:span text:style-name="T5"><text:line-break/>Oświadczam, że zapoznałem/am się z warunkami przetargu i akceptuję je bez zastrzeżeń.</text:span></text:span></text:p>
      <text:p text:style-name="Standard"/>
      <text:p text:style-name="P4">Oświadczam, że nie ogłoszono w stosunku do mnie upadłości ani też podmiot, który reprezentuję, nie znajduje się w stanie likwidacji ani w upadłości, jak również nie istnieją przesłanki do otwarcia tych postępowań.<text:bookmark text:name="page3R_mcid23"/></text:p>
      <text:p text:style-name="P3"/>
      <text:p text:style-name="Standard"><text:span text:style-name="Domyślna_20_czcionka_20_akapitu"><text:span text:style-name="T5">Oświadczam, że umożliwiono mi zapoznanie się ze stanem faktycznym i prawnym <text:s/>nieruchomości</text:span></text:span><text:bookmark text:name="page3R_mcid24"/><text:span text:style-name="Domyślna_20_czcionka_20_akapitu"><text:span text:style-name="T5">, która jest przedmiotem przetargu .<text:line-break/></text:span></text:span></text:p>
      <text:p text:style-name="Standard"><text:span text:style-name="Domyślna_20_czcionka_20_akapitu"><text:span text:style-name="T5">Do zgłoszenia dołączam dokumenty wymienione w załączniku.</text:span></text:span><text:bookmark text:name="page3R_mcid25"/><text:span text:style-name="Domyślna_20_czcionka_20_akapitu"><text:span text:style-name="T5"><text:line-break/></text:span></text:span></text:p>
      <text:p text:style-name="Standard"><text:span text:style-name="Domyślna_20_czcionka_20_akapitu"><text:span text:style-name="T5">Inne oświadczenia:</text:span></text:span><text:bookmark text:name="page3R_mcid26"/><text:span text:style-name="Domyślna_20_czcionka_20_akapitu"><text:span text:style-name="T5"><text:line-break/></text:span></text:span></text:p>
      <text:p text:style-name="P3"><text:span text:style-name="Domyślna_20_czcionka_20_akapitu"><text:span text:style-name="T5">W przypadku niewygrania przetargu proszę o zwrot wadium na konto bankowe nr:</text:span></text:span><text:bookmark text:name="page3R_mcid28"/><text:bookmark text:name="page3R_mcid27"/><text:span text:style-name="Domyślna_20_czcionka_20_akapitu"><text:span text:style-name="T5"><text:line-break/></text:span></text:span></text:p>
      <text:p text:style-name="P3"><text:span text:style-name="Domyślna_20_czcionka_20_akapitu"><text:span text:style-name="T5">.......................................................................................................................………………...</text:span></text:span><text:bookmark text:name="page3R_mcid32"/><text:bookmark text:name="page3R_mcid31"/><text:bookmark text:name="page3R_mcid30"/><text:bookmark text:name="page3R_mcid29"/><text:span text:style-name="Domyślna_20_czcionka_20_akapitu"><text:span text:style-name="T5"><text:line-break/></text:span></text:span></text:p>
      <text:p text:style-name="P4">Wyrażam zgodę na przetwarzanie danych osobowych przez Spółdzielnię Mieszkaniową <text:line-break/>w Świdnicy na potrzeby przeprowadzenia przetargu.</text:p>
      <text:p text:style-name="P3"/>
      <text:p text:style-name="P3"/>
      <text:p text:style-name="P3"/>
      <text:p text:style-name="P3"><text:span text:style-name="Domyślna_20_czcionka_20_akapitu"><text:span text:style-name="T5"><text:tab/><text:tab/><text:tab/><text:tab/><text:tab/><text:tab/>...............................................................................</text:span></text:span><text:bookmark text:name="page3R_mcid33"/><text:span text:style-name="Domyślna_20_czcionka_20_akapitu"><text:span text:style-name="T5"><text:line-break/><text:tab/><text:tab/><text:tab/><text:tab/><text:tab/><text:tab/><text:tab/>czytelny podpis osoby uprawnionej</text:span></text:span><text:bookmark text:name="page3R_mcid40"/><text:bookmark text:name="page3R_mcid39"/><text:bookmark text:name="page3R_mcid38"/><text:bookmark text:name="page3R_mcid37"/><text:bookmark text:name="page3R_mcid36"/><text:bookmark text:name="page3R_mcid35"/><text:bookmark text:name="page3R_mcid34"/></text:p>
      <text:p text:style-name="P4"/>
      <text:p text:style-name="P4"/>
      <text:p text:style-name="P4"/>
      <text:p text:style-name="P4"/>
      <text:p text:style-name="P4"/>
      <text:p text:style-name="P4"><text:bookmark text:name="page21R_mcid0"/><text:soft-page-break/>Załączniki:<text:bookmark text:name="page21R_mcid1"/><text:line-break/>1. Uczestnicy przetargu zobowiązani są przedłożyć Komisji przetargowej dowody osobiste, paszporty lub karty stałego pobytu oraz niżej wymienione dokumenty.<text:bookmark text:name="page21R_mcid2"/><text:line-break/>1) Osoby fizyczne prowadzące działalność gospodarczą, osoby fizyczne prowadzące gospodarstwo rolne, osoby prawne, organizacje społeczne lub jednostki organizacyjne nieposiadające osobowości prawnej składają:</text:p>
      <text:p text:style-name="P5">a) dowód wpłaty wadium<text:bookmark text:name="page21R_mcid4"/>,</text:p>
      <text:p text:style-name="P4">b) aktualny odpis z właściwego rejestru sądowego pobrany zgodnie z art. 4 ust. 4aa ustawy z dnia 20 sierpnia 1997 o Krajowym Rejestrze Sądowym (t.j. Dz. U. z 2016 r. poz. 687 ze zm.) albo aktualny wydruk z Centralnej Ewidencji i Informacji o Działalności Gospodarczej, nie starszy niż 7 dni.</text:p>
      <text:p text:style-name="P4">c) gdy oferentem jest spółka cywilna – umowę spółki z potwierdzeniem aktualności dokumentu przez osobę uprawnioną do reprezentowania podmiotu poprzez dokonanie stosownej adnotacji w dokumencie,</text:p>
      <text:p text:style-name="P4">d) w przypadku osoby prawnej lub jednostki organizacyjnej nieposiadającej osobowości prawnej – informacja dotycząca członków organów reprezentacji lub niebędących organami osób uprawnionych do reprezentacji jednostki organizacyjnej (np. wspólników spółek osobowych uprawnionych do reprezentowania spółki), a także pełnomocników lub prokurentów, którzy będą ją reprezentować w przetargu<text:bookmark text:name="page21R_mcid7"/>,</text:p>
      <text:p text:style-name="P4">e) w przypadku osoby fizycznej prowadzącej działalność gospodarczą (w tym wspólników spółek cywilnych), która nie będzie brać udziału w przetargu osobiście – informacja</text:p>
      <text:p text:style-name="P5">dotycząca osoby pełnomocnika,</text:p>
      <text:p text:style-name="P4">f) pełnomocnictwo w formie pisemnej – szczególne, ogólne lub rodzajowe upoważniające do reprezentowania w postępowaniu przetargowym podmiotu w imieniu, którego pełnomocnik występuje i składania w jego imieniu oświadczeń w prowadzonej licytacji/przetargu,<text:bookmark text:name="page21R_mcid9"/><text:line-break/>g) dokument (np. uchwała) obejmujący zgodę właściwego organu lub wspólników na nabycie nieruchomości, o ile jest wymagany przez prawo lub akty wewnętrzne danego podmiotu m.in. przepisy ustawy Kodeksu Spółek Handlowych,<text:bookmark text:name="page21R_mcid11"/><text:bookmark text:name="page21R_mcid10"/></text:p>
      <text:p text:style-name="P4">2) Uczestnicy przetargu ustnego nieograniczonego będący osobami fizycznymi składają:</text:p>
      <text:p text:style-name="P5">a) dowód wpłaty wadium;</text:p>
      <text:p text:style-name="P4">b) w przypadku osoby fizycznej, która nie będzie brać udziału w przetargu osobiście -</text:p>
      <text:p text:style-name="P5">informacja dotycząca osoby pełnomocnika;</text:p>
      <text:p text:style-name="P4">c) gdy uczestnik reprezentowany jest w przetargu przez pełnomocnika, osoba ta zobowiązana jest posiadać pełnomocnictwo w formie pisemnej – szczególne, ogólne lub rodzajowe upoważniające do reprezentowania w przetargu osoby w imieniu, której pełnomocnik występuje i składania w jej imieniu oświadczeń w licytacji/przetargu,<text:bookmark text:name="page21R_mcid15"/><text:line-break/>d) w razie zamiaru wspólnego nabycia nieruchomości przez osoby fizyczne (w tym m.in. przez małżonków nabywających nieruchomość ze środków pochodzących z majątku wspólnego) każda z tych osób może udzielić pisemnego pełnomocnictwa do jej reprezentowania w przetargu i składania oświadczeń w prowadzonej licytacji/przetargu.</text:p>
      <text:p text:style-name="P4">Dokumenty wymienione w ppkt 1) i 2) są składane w oryginale. Na równi z oryginałem traktowany jest odpis poświadczony za zgodność z oryginałem przez notariusza oraz wszelkie wydruki dokumentów które z mocy przepisów prawa traktowane są jako oryginały. Dodatkowo dokumenty wymienione w pkt 1 lit. a, c, f, g oraz w pkt 2 lit. a i c mogą być przedstawione w kserokopii poświadczonej za zgodność z oryginałem przez uczestnika lub osoby uprawnione do reprezentowania uczestnika przetargu, po okazaniu oryginałów.<text:bookmark text:name="page21R_mcid18"/><text:line-break/>2. Wszelkie dokumenty winny być sporządzone w języku polskim.</text:p>
      <text:p text:style-name="P3"><text:span text:style-name="Domyślna_20_czcionka_20_akapitu"><text:span text:style-name="T5">3. Dokumenty sporządzone w języku obcym należy przedłożyć wraz z tłumaczeniem przysięgłym na język polski.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Domyślna_20_czcionka_20_akapitu" style:display-name="Domyślna czcionka akapitu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1$Windows_X86_64 LibreOffice_project/997786b8bfe5fadf793c1218fed3f515ec806f1b</meta:generator>
    <meta:creation-date>2025-05-28T14:03:00Z</meta:creation-date>
    <dc:date>2026-08-04T16:12:03.084954900</dc:date>
    <meta:editing-cycles>4</meta:editing-cycles>
    <meta:editing-duration>PT8M51S</meta:editing-duration>
    <meta:document-statistic meta:table-count="0" meta:image-count="0" meta:object-count="0" meta:page-count="2" meta:paragraph-count="32" meta:word-count="622" meta:character-count="5334" meta:non-whitespace-character-count="4708"/>
    <meta:template xlink:type="simple" xlink:actuate="onRequest" xlink:title="" xlink:href="Normal.dotm"/>
  </office:meta>
</office:document-meta>
</file>